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line-height="100%" fo:margin-right="-0.1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100%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333in" fo:margin-left="0.5909in" fo:text-indent="-0.0006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333in" fo:margin-left="1.2777in" fo:text-indent="-0.1979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472in"/>
    </style:style>
    <style:style style:name="T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0.2916in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paragraph-properties fo:line-height="0.3472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472in"/>
    </style:style>
    <style:style style:name="T3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3472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line-height="0.3472in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fo:line-height="0.3472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3472in"/>
    </style:style>
    <style:style style:name="T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472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0.2777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平埔原住民族群西拉雅族民族成員名冊登載申請</text:p>
      <text:p text:style-name="P2">委託書</text:p>
      <text:p text:style-name="P3">本人因 □工作/就學 <text:s text:c="2"/>□行動不便 <text:s text:c="2"/>□其他_________________(請敘明)</text:p>
      <text:p text:style-name="P4">無法前往辦理下列勾選事項，特委託______________代為辦理，委託人與受委託人之關係___________________；上述聲明及委託事項屬實，如有不實，委託人及受委託人願負一切法律責任。</text:p>
      <text:p text:style-name="P5"><text:span text:style-name="T6">□</text:span><text:span text:style-name="T7">一、戶籍資料之申請。(臺中市各區戶政事務所)</text:span></text:p>
      <text:p text:style-name="P8"><text:span text:style-name="T9">申請<text:s/></text:span><text:span text:style-name="T10">□</text:span><text:span text:style-name="T11">委託人本人，份數_____份。</text:span></text:p>
      <text:p text:style-name="P12"><text:span text:style-name="T13">□</text:span><text:span text:style-name="T14">委託人之直系血親尊親屬之戶籍資料(含歷代直系血親尊親屬戶籍資料) ，份數 各_____份。</text:span></text:p>
      <text:p text:style-name="P15">□ 二、平埔原住民族群西拉雅族民族成員身分認定申請。(臺中市政府原 <text:s text:c="3"/></text:p>
      <text:p text:style-name="P16"><text:s text:c="7"/>住民族事務委員會)</text:p>
      <text:p text:style-name="P17"><text:span text:style-name="T18"><text:s text:c="2"/></text:span><text:span text:style-name="T19">委託</text:span><text:span text:style-name="T20">人</text:span><text:span text:style-name="T21">： <text:s text:c="18"/></text:span><text:span text:style-name="T22"><text:s text:c="2"/>(請簽名或蓋章)</text:span></text:p>
      <text:p text:style-name="P23"><text:span text:style-name="T24"><text:s text:c="2"/></text:span><text:span text:style-name="T25">身分證字</text:span><text:span text:style-name="T26">號</text:span><text:span text:style-name="T27">： <text:s text:c="20"/></text:span><text:span text:style-name="T28">出生年月</text:span><text:span text:style-name="T29">日</text:span><text:span text:style-name="T30">：</text:span></text:p>
      <text:p text:style-name="P31"><text:span text:style-name="T32"><text:s text:c="2"/></text:span><text:span text:style-name="T33">戶籍地</text:span><text:span text:style-name="T34">址</text:span><text:span text:style-name="T35">：</text:span></text:p>
      <text:p text:style-name="P36"><text:span text:style-name="T37"><text:s text:c="2"/></text:span><text:span text:style-name="T38">電</text:span><text:span text:style-name="T39">話</text:span><text:span text:style-name="T40">：</text:span></text:p>
      <text:p text:style-name="P41"/>
      <text:p text:style-name="P42"><text:span text:style-name="T43"><text:s text:c="2"/></text:span><text:span text:style-name="T44">受委託</text:span><text:span text:style-name="T45">人</text:span><text:span text:style-name="T46">： <text:s text:c="19"/></text:span><text:span text:style-name="T47"><text:s/>(請簽名或蓋章)</text:span></text:p>
      <text:p text:style-name="P48"><text:span text:style-name="T49"><text:s text:c="2"/></text:span><text:span text:style-name="T50">身分證字</text:span><text:span text:style-name="T51">號</text:span><text:span text:style-name="T52">： <text:s text:c="20"/></text:span><text:span text:style-name="T53">出生年月</text:span><text:span text:style-name="T54">日</text:span><text:span text:style-name="T55">：</text:span></text:p>
      <text:p text:style-name="P56"><text:span text:style-name="T57"><text:s text:c="2"/></text:span><text:span text:style-name="T58">戶籍地</text:span><text:span text:style-name="T59">址</text:span><text:span text:style-name="T60">：</text:span></text:p>
      <text:p text:style-name="P61"><text:span text:style-name="T62"><text:s text:c="2"/></text:span><text:span text:style-name="T63">電</text:span><text:span text:style-name="T64">話</text:span><text:span text:style-name="T65">：</text:span></text:p>
      <text:p text:style-name="P66"><text:span text:style-name="T67">中 華 民 國 <text:s text:c="10"/>年 <text:s text:c="10"/>月 <text:s text:c="11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333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莞蓉</meta:initial-creator>
    <dc:creator>賴秀金</dc:creator>
    <meta:creation-date>2026-08-18T06:46:00Z</meta:creation-date>
    <dc:date>2026-08-18T06:46:00Z</dc:date>
    <meta:print-date>2026-08-13T07:5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38" meta:row-count="3" meta:non-whitespace-character-count="459"/>
  </office:meta>
</office:document-meta>
</file>